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font-face-decls>
    <style:font-face style:name="Times" svg:font-family="Times"/>
  </office:font-face-decls>
  <office:automatic-styles>
    <style:style style:name="P1" style:family="paragraph" style:parent-style-name="Standard">
      <style:paragraph-properties fo:text-align="center"/>
      <style:text-properties style:font-name="Times" fo:font-size="12.0pt"/>
    </style:style>
    <style:style style:name="P2" style:family="paragraph" style:parent-style-name="Standard">
      <style:text-properties style:font-name="Times" fo:font-size="12.0pt"/>
    </style:style>
    <style:style style:name="P3" style:family="paragraph" style:parent-style-name="Standard">
      <style:text-properties style:font-name="Times" fo:font-size="12.0pt" fo:background-color="#ffff00"/>
    </style:style>
    <style:style style:name="P4" style:family="paragraph" style:parent-style-name="Standard">
      <style:paragraph-properties>
        <style:tab-stops>
          <style:tab-stop style:position="3.1252in"/>
        </style:tab-stops>
      </style:paragraph-properties>
      <style:text-properties style:font-name="Times" fo:font-size="12.0pt" fo:background-color="#ffff00"/>
    </style:style>
    <style:style style:name="P5" style:family="paragraph" style:parent-style-name="Standard">
      <style:paragraph-properties>
        <style:tab-stops>
          <style:tab-stop style:position="3.1252in"/>
        </style:tab-stops>
      </style:paragraph-properties>
      <style:text-properties style:font-name="Times" fo:font-size="12.0pt"/>
    </style:style>
    <style:style style:name="P6" style:family="paragraph" style:parent-style-name="Standard">
      <style:paragraph-properties>
        <style:tab-stops>
          <style:tab-stop style:position="3.1252in"/>
        </style:tab-stops>
      </style:paragraph-properties>
      <style:text-properties style:font-name="Times" fo:font-size="12.0pt" fo:background-color="#ffbf00"/>
    </style:style>
    <style:style style:name="T1" style:family="text">
      <style:text-properties fo:font-weight="bold" fo:font-weight-asian="bold" fo:font-weight-complex="bold"/>
    </style:style>
    <style:style style:name="T2" style:family="text">
      <style:text-properties fo:font-style="italic" fo:font-style-asian="italic" fo:font-style-complex="italic"/>
    </style:style>
    <style:style style:name="T3" style:family="text">
      <style:text-properties fo:background-color="#ffffff"/>
    </style:style>
    <style:style style:name="T4" style:family="text">
      <style:text-properties fo:font-weight="bold" fo:font-weight-asian="bold" fo:font-weight-complex="bold" fo:background-color="#ffffff"/>
    </style:style>
    <style:style style:name="TableColumn1" style:family="table-column">
      <style:table-column-properties style:column-width="3.4625in" style:rel-column-width="32767*"/>
    </style:style>
  </office:automatic-styles>
  <office:body>
    <office:text>
      <text:p text:style-name="P1"><text:span text:style-name="T1">SUL PROGETTO “PARCO DEL MARE “</text:span></text:p>
      <text:p text:style-name="P1"><text:span text:style-name="T1">Considerazioni sugli interventi previsti</text:span></text:p>
      <text:p text:style-name="P1"><text:span text:style-name="T1"><text:s text:c="18"/>a carico del patrimonio botanico e ambientale del comprensorio <text:s text:c="34"/></text:span></text:p>
      <text:p text:style-name="P1"><text:span text:style-name="T1"><text:s text:c="2"/></text:span></text:p>
      <text:p text:style-name="P2"><text:span text:style-name="T1"/></text:p>
      <text:p text:style-name="P2"><text:span text:style-name="T1">Francesco Spada</text:span>, già professore di Botanica Sistematica e Fitogeografia 1978-2016 alla Sapienza in Roma, attualmente <text:s/>Professore a contratto di Biodiversità Vegetale <text:s/>presso l’ Università della Tuscia, <text:s/>Viterbo; </text:p>
      <text:p text:style-name="P2">Membro della Società Fitogeografica Svedese (Svenska Växtgeografiska Sällskapet- Swedish Phytogeographical Society. Università di Uppsala , Svezia); <text:s/></text:p>
      <text:p text:style-name="P2">Membro <text:s/>del Comitato Scientifico della Associazine SIRF , Società Italiana per il Restauro <text:s/>Forestale </text:p>
      <text:p text:style-name="P2">--------------------------------------------</text:p>
      <text:p text:style-name="P2"/>
      <text:p text:style-name="P2"><text:span text:style-name="T1">Osservazioni generali </text:span></text:p>
      <text:p text:style-name="P2">Si tratta <text:s/>di progetto di riassetto di infrastrutture urbane e viarie <text:s/>del lungomare della città di Ostia motivato dalla esigenza di promuovere la “qualità urbana” (<text:span text:style-name="T2">sic</text:span>) <text:s/>e le “componenti ambientali” (<text:span text:style-name="T2">sic)</text:span><text:s text:c="2"/>del comprensorio. </text:p>
      <text:p text:style-name="P2"/>
      <text:p text:style-name="P2">Gli enunciati contenuti, nel titolo del progetto <text:s/>e nelle premesse, <text:s/>sono ovviamente accattivanti sia per il vasto pubblico, sia per i rappresentanti delle le istanze politiche e amministrative. Sulla promozione della <text:span text:style-name="T1">“qualità urbana”</text:span>, non esistono dubbi su<text:span text:style-name="T1"><text:s/></text:span>intenzioni, <text:s/>metodi e finalità. <text:s/>Si tratta di classico progetto di riassetto ed espansione di infrastrutture esistenti, di norma ininfluente sui <text:s/>modi della vita quotidiana dei cittadini, ma poderoso volano economico, reale o immaginario, <text:s/>per le imprese locali, che fa ovviamente leva sul facile <text:s/>miraggio di un sempre atteso, incentivato dinamismo commerciale e di una ancor più accentuata frequentazione turistica futura. La condivisione di tali intenti, nei comuni <text:s/>è, di norma, <text:s/>pressoché totale. <text:s/></text:p>
      <text:p text:style-name="P2">Ma questo non è tema della presente nota.</text:p>
      <text:p text:style-name="P2"/>
      <text:p text:style-name="P2">Stupisce, invece, e preoccupa, il riferimento alle <text:s/><text:span text:style-name="T1">“componenti ambientali” </text:span><text:s/>del comprensorio in un simile contesto. Questo in quanto la progettazione prevede precise azioni rivolte al rimaneggiamento di resti del manto vegetale presente in loco da epoca anteriore alla espansione urbana subrecente, resti di valore documentario pregevole, certificatissimo e condiviso da quelle istanze scientifiche <text:s/>nazionali ed internazionali, che a suo tempo hanno portato alla loro codificazione ed istituzionalizzazione da parte della legislazione europea sulla conservazione della biodiversità (Direttiva Habitat, Natura 2000). <text:s/></text:p>
      <text:p text:style-name="P2">In particolar modo, si fa riferimento alla progettata creazione di nuovi percorsi su resti di dune <text:s/>ancor residuali alla periferia sudorientale del comprensorio, alla edificazione di <text:s/>un sistema di <text:span text:style-name="T1">dune artificiali</text:span><text:s/>, alla messa a dimora di aiuole ospitanti <text:s/>non ben identificate <text:span text:style-name="T1">“specie di duna “ </text:span>lungo la prevista “passeggiata litoranea” <text:s/>e alla costruzione di un <text:span text:style-name="T1">“manto vegetale” </text:span>sulle dune artificiali da metter in posto in prossimità della connessione di questa con via C. Colombo. <text:s/>I<text:span text:style-name="T1">nterventi questi che alla luce delle conoscenze delle scienza naturali vanno considerate azioni assolutamente distruttive nei riguardi dei valori riconosciuti dello scenario ambientale e del <text:s/>manto vegetale preesistente. <text:s/></text:span></text:p>
      <text:p text:style-name="P2"><text:span text:style-name="T1"/></text:p>
      <text:p text:style-name="P2">Risulta immediatamente ovvia nel testo progettuale, la cauta, generica estensione <text:s/>alle “componenti ambientali”, al fine di <text:s/>conferire un fittizio aspetto “olistico “, “sostenibile” agli interventi <text:s/>previsti, <text:s/>che appaia sensibile a quelle istanze ambientaliste che verosimilmente una <text:s/>parte (minoritaria) del pubblico a cui il progetto è rivolto, potrebbe opporre, intralciando, come sempre, <text:s/>la realizzazione del progetto stesso.</text:p>
      <text:p text:style-name="P3"/>
      <text:p text:style-name="P2"><text:s/>Tuttavia, in termini generali, il progetto prevede a tutti gli effetti, alla periferia della città, una non irrilevante e <text:s/>preoccupante ulteriore operazione di consumo di suolo ancor sostanzialmente naturale, ancor non occupato o trasformato da infrastrutture a favore di nuova viabilità e pavimentazioni, in un ambito territoriale che dal punto di vista ambientale deve esser considerato delicatissimo.</text:p>
      <text:p text:style-name="P2"/>
      <text:p text:style-name="P2">Questo è quanto mai in stridente contrasto con gli enunciati nel testo progettuale, proposti in modo tale da dar l‘impressione, <text:s/>in alcuni capitoli del poderoso apparato <text:s/>documentario allegato, che si preannunci addirittura un vero e proprio “restauro ambientale” secondo i principi e metodi della più rigorosa <text:s/>biologia della conservazione.</text:p>
      <text:p text:style-name="P2"/>
      <text:p text:style-name="P2">Desta quindi non poca sorpresa il fatto che non figurino nell’elenco degli stilatori del progetto, specialisti di discipline naturalistiche e, nella fattispecie di materie botaniche quali l’ecologia vegetale, la fitogeografia o le scienze forestali, le uniche in assoluto che detengano il <text:s/>patrimonio conoscitivo adatto a una tale intrapresa. </text:p>
      <text:p text:style-name="P2"/>
      <text:p text:style-name="P2">L‘enunciato<text:span text:style-name="T2"><text:s/></text:span>nelle premesse<text:span text:style-name="T2"><text:s/>…….</text:span>” <text:span text:style-name="T2">Ostia come risorsa naturale</text:span>”….. è dal punto di vista concettuale a dir poco <text:s/>bizzarro se non <text:s/>blasfemo, considerando il tipo di sviluppo urbano cui la città è volutamente andata soggetta dagli ultimi decenni del '900 ad oggi. Ecco che la <text:s/>accattivante motivazione di fondo <text:s/>su cui le intenzioni del progetto si basano e cioè :</text:p>
      <text:p text:style-name="P2"><text:span text:style-name="T2"><text:s/>…”... una presa d’atto che il sistema costiero di Ostia non sfrutti appieno le proprie potenzialità ne’ in termini di qualità urbana ne’ in termini di componenti ambientali “, </text:span><text:s/>rivela piuttosto equivoci concettuali di fondo e il garbuglio <text:s/>narrativo in cui si dibatte il linguaggio dei progettisti ( tutti provenienti da aree disciplinari estranee alle scienze naturali) <text:s/>nel trattar lo scenario verde. Linguaggio prono ad (ab-)uso di termini riecheggiati da un frasario ritenuto <text:s/>“sensibile” alle istanze ambientali <text:s/>ma privo di contenuti sostanziali ad un vaglio di tipo tecnico-scientifico per gli aspetti del progetto che riguardino il <text:s/>dominio delle scienze naturali. Paradossale in questo senso, <text:s/>è la definizione di <text:span text:style-name="T2">“risorsa naturale</text:span>” attribuita ad Ostia, che illumina <text:s/>non <text:s/>poco gli equivoci concettuali <text:s/>e le ambiguità linguistiche del <text:s/>progetto in relazione alla accezione <text:s/>scientifica corrente di questi termini. <text:s/></text:p>
      <text:p text:style-name="P3"/>
      <text:p text:style-name="P2"/>
      <text:p text:style-name="P3">L’enunciato……….<text:span text:style-name="T2">.”. Il quadro esigenziale ………deriva da una presa d’atto che il sistema costiero di Ostia non sfrutti appieno le proprie potenzialità ne’ in termini di qualità urbana ne’ in termini di componenti ambientali “.</text:span><text:s/>rivela l’ equivoco concettuale di fondo sulla comprensione del significato e dei valori dei resti frammentati di vegetazione dunale naturale inglobati nella trasformazione degli stilatori del progetto. Un modo per sfruttar le potenzialità delle componenti ambientali consiste nel lasciare allentare la pressione umana <text:s/>su di esse e affidare alla naturale successione ecologica <text:s/>il ripristino di un assetto quanto più naturale ed indisturbato possibile. </text:p>
      <text:p text:style-name="P3"/>
      <text:p text:style-name="P2">Altro preoccupante equivoco concettuale di fondo rivela l’uso del termine “parco” nella denominazione del progetto (“Parco del Mare”). Questo “parco” verrebbe ad inserirsi nel territorio del Parco del Lit<text:span text:style-name="T3">orale, la Riserva Naturale Statale del Litorale Romano, istitu</text:span>zione amministrativa creata per la protezione dei valori naturalistici e/o di paesaggi seminaturali, rurali, di antica e iconica affermazione. Un “Parco del Mare” al suo interno, inteso come area di riassetto, rimaneggiamento della viabilità del litorale suburbano della città di Ostia, a cui si appoggino interventi sul “verde” urbano, <text:s/>suona come confuso e fuorviante messaggio ad un pubblico del qual si voglia accattivare l'accettazione attraverso l‘uso di un termine bene o male già consolidato nell’immaginario collettivo come luogo di protezione di determinati valori, in genere naturalistici. </text:p>
      <text:p text:style-name="P2"/>
      <text:p text:style-name="P2">Analogamente, <text:s/>palese è la mancanza di distinzione chiara negli intenti dei progettisti, fra specie vegetali ornamentali negli allestimenti e <text:s/>specie dei resti impoveriti di quella vegetazione naturale che, nel corso dello sviluppo di quello che nell’ultimo mezzo secolo è stato un aggregato abitativo della più sconsiderata simulazione di una periferia urbana , ha ceduto gradatamente il posto nel settore meridionale del litorale cittadino, alla <text:s/>avanzata dell’edificato e della pressione antropica negli ultimi decenni. Questa <text:s/>ambiguità di fondo permea tutto il progetto per quanto riguarda la trattazione delle cosiddette “componenti ambientali “, squalificandone la legittimità tecnico-scientifica nel comparto specifico dei <text:s/>previsti interventi sul patrimonio naturale residuale del comprensorio.</text:p>
      <text:p text:style-name="P2"/>
      <text:p text:style-name="P2">Particolare preoccupazione destano, infatti, agli occhi della comunità scientifica delle scienze botaniche (Società Botanica Italiana, <text:s/>centri di ricerca delle tre Università romane quali organi segnalatori alle istanze proposte alla gestione), <text:s/>che ha censito, censisce, analizza e monitora la vegetazione natura regionale e <text:s/>orienta <text:s/>l’apparato legislativo regionale, nazionale e comunitario sulla sua gestione e protezione, <text:s/>gli impatti delle progettate azioni del piano sui <text:s/>resti della vegetazione naturale <text:s/>ancora superstiti lungo il settore meridionale della litoranea <text:s/>cittadina. <text:s/></text:p>
      <text:p text:style-name="P2"/>
      <text:p text:style-name="P2">Questa vegetazione, testimonianza di paesaggi anteriori agli insediamenti e in armonia col determinismo ambientale naturale, è caratteristica di sistemi di dune <text:s/>parzialmente spianate, verosimilmente da condizioni geomorfologiche di base ma, oltre che da <text:s/>frequentazione umana intensa a seguito dello sviluppo recente dell’edificato abitativo della città di Ostia e, non meno, da una lunga storia di pascolo litoraneo, essendo stato, <text:s/>il comprensorio, già in epoca proto-urbana, <text:s/>tappa terminale invernale della millenaria <text:s/>transumanza appenninica, dall’età del bronzo in poi. Tali resti ben noti alla comunità scientifica nazionale ed internazionale che li ha a suo tempo accuratamente censiti <text:s/>nelle aree confinanti (tenuta di Castelporziano, Castelfusano, Pineta di Ostia : Direttiva Habitat), trovano, come si vedrà più avanti, residui anche all’interno dell’abitato del settore del litorale interessato ad interventi sul manto vegetale, come documentato dalle specie <text:s/>elencate nei rilievi riportati nel documento “Rilievo Botanico e Analisi Vegetazionale” .</text:p>
      <text:p text:style-name="P2"/>
      <text:p text:style-name="P2">La convinzione di parte naturalistica e nello specifico botanica (qui presentata da Francesco Spada, stilatore del presente scritto), è che il progetto, <text:s/>per ovvia <text:s/>estraneità da parte degli stilatori del progetto <text:s/>stesso alle tematiche legate al patrimonio botanico di un territorio, <text:s/>comporti impatti del tutto distruttivi sulla compagine attuale dei <text:s/>pochi lembi superstiti e <text:s/>residuali della vegetazione naturale preesistente alle edificazioni storiche, sia per i rimaneggiamenti della morfologia esistente, sia a causa della prevista immissione di specie incompatibili con l’ assetto naturale del territorio in cui si viene a collocare il comprensorio del progetto. <text:s/></text:p>
      <text:p text:style-name="P2"/>
      <text:p text:style-name="P2"/>
      <text:p text:style-name="P2"><text:span text:style-name="T1">Osservazioni al documento RILIEVO BOTANICO E ANALISI VEGETAZIONALE </text:span></text:p>
      <text:p text:style-name="P2"/>
      <text:p text:style-name="P2">Va innanzitutto sottolineato il fatto che NON siano riportati i nomi degli stilatori di questo documento sul patrimonio botanico, <text:s/>mentre sia <text:s/>evidenziato il nome dei latori di ogni altra disciplina dalla quale il progetto abbia attinto dati. <text:span text:style-name="T3"><text:s/>A parte dunque tali </text:span>autori anonimi del documento non nominati nel testo, gli stilatori del progetto appartengono a categorie professionali del tutto estranee alle competenze delle Scienze Naturali, convalidando l’impressione che <text:s/>l’apparato di documentazione botanica sia stato semplicemente allegato a posteriori per voler dare risalto a una peraltro inesistente rigorosità delle analisi progettali <text:s/>nei riguardi degli interventi sul verde, senza però che questo apparato abbia influito in alcun modo sulle linee d’azione del progetto stesso all’atto della stesura. </text:p>
      <text:p text:style-name="P2"/>
      <text:p text:style-name="P2">Va enfatizzato che la descrizione allegata, apparentemente accuratissima e con dovizia di documentazione <text:s/>bibliografica, è basata su <text:s/>dati <text:s/>riguardanti la classificazione della copertura vegetale naturale di tutti sistemi dunali italiani in genere e, soprattutto, sia costruita su ben noti dati censiti altrove nei litorali della penisola ove questi ultimi sian ancora più o meno intatti. Essa è quindi applicabile a tutti i litorali sabbiosi della regione mediterranea (pg 4 <text:s/>e sgg) e ben poco <text:span text:style-name="T3">ha a che </text:span>far coi resti di tale vegetazione dunale nel comprensorio in questione minacciata dagli interventi. E’ pertanto compilazione di documenti esistenti e non risultato di ricerca specifica sul luogo di studio. Il tutto senza citazione di fonte, <text:s/>compresi <text:s/>alcuni frammenti di note <text:s/>sulla vegetazione dunale del litorale romano stilati in altra sede dal sottoscritto (ultimi due capoversi <text:s/>a pg 5) . La mano che ha <text:s/>redatto gli accuratissimi rilievi della vegetazione naturale residuale nelle aree coinvolte nel progetto (a cui non fa seguito, evidentemente poiché non richiesto, il <text:s/>necessario commento e valutazione <text:s/>del valore documentario di questa), non sembra aver redatto le osservazioni sul capitolo <text:s/>“3.2 Ambito dei giardini configurati e delle aree verdi urbane”( <text:s/>pg 18).</text:p>
      <text:p text:style-name="P2"/>
      <text:p text:style-name="P2">Si ha <text:s/>quindi l‘impressione che la documentazione sulla vegetazione naturale del progetto sia risultato di un taglia ed incolla allegato all‘ultimo momento e che questa <text:s/>operazione sia stata eseguita non dagli autori dei testi scientifici <text:s/>allegati ma da estranei alle discipline botaniche, che han puntato sulla copiosità di dati <text:s/>su forme di vegetazione litoranea esistenti in bibliografia, trascurando, poiché non <text:s/>addentro alla materia, <text:s/>di evidenziar le caratteristiche di significativo valore documentario da tutelare e, soprattutto, <text:s/>di far riferimenti al loro reagire alle azioni di progetto. </text:p>
      <text:p text:style-name="P2"/>
      <text:p text:style-name="P2">Pleonastica e inutile ai fini della progettazione è inoltre la descrizione delle “serie di vegetazione” , entità <text:s/>di pregevolissima informazione scientifica ma che nulla ha a che fare con la vegetazione dell’area interessata dagli interventi previsti nel progetto e <text:span text:style-name="T3">con le </text:span><text:s/>sue reazioni agli interventi stessi <text:s/>e così pure le descrizioni delle aree <text:s/>protette presenti nei territori limitrofi, se non per esibire pagine di argomento apparentemente naturalistico <text:s/>e “ambientalista” e dar impressione di rigor procedurale e di intenzioni <text:s/>di recupero ambientale. E’ informazione assolutamente irrilevante rispetto alla tematica degli <text:s/>impatti <text:s/>degli interventi <text:s/>previsti sulla copertura vegetale attuale. </text:p>
      <text:p text:style-name="P2"/>
      <text:p text:style-name="P2">Come possa mai <text:s/>un componente<text:span text:style-name="T2"><text:s/></text:span>di una qualunque giuria deputata alla valutazione del progetto <text:span text:style-name="T2"><text:s/></text:span>comprendere, dalla semplice citazione dell’ entità <text:span text:style-name="T2">Juniperion <text:s/>turbinatae </text:span>( pg. 5), che questa sia in realtà rferita ad un termine del linguaggio fitosociologico per definire una boscaglia pigmea a <text:span text:style-name="T2">Juniperus phoenicea</text:span><text:s/>( = ginepro fenicio<text:span text:style-name="T2">, </text:span>pg. 10), propria di sommità di sistemi dunali intatti e mai o <text:s/>solo scarsamente <text:s/>rimaneggiati, <text:s/>quando poi non venga narrato che la specie stessa in pratica sia pressoché scomparsa nell’area interessata al progetto, mentre resti del suo corteggio ne rivelino potenziale presenza , è ardua impresa. Ciò <text:s/>rivela anche che il procedimento di taglia e incolla, <text:s/>per accumular quanto più corposo accumulo di pagine, sia stato del tutto inaccurato, mancando di <text:s/>un testo esplicativo legato al reale assetto attuale della vegetazione locale e del suo reagire a seguito degli interventi. </text:p>
      <text:p text:style-name="P2"/>
      <text:p text:style-name="P2">Tutti questi dati sono <text:s/>intelligibili solo ed esclusivamente <text:s/>agli specialisti di materie <text:s/>botaniche e certamente non invian alcun messaggio utile ad amministratori, politici e pubblico interessato, per <text:s/>comprender valori e caratteristiche della vegetazione spontanea residuale, di importanza scientifica condivisa e certificata. <text:s/></text:p>
      <text:p text:style-name="P2"/>
      <text:p text:style-name="P2">E’ ugualmente di plateale inutilità <text:s/>ed a scopo esclusivamente fumogeno, la citazione di aspetti della fauna selvatica legate ad aree limitrofe, tema senza alcuna connessione logica o narrativa <text:s/>con le opere <text:s/>previste. </text:p>
      <text:p text:style-name="P2"><text:span text:style-name="T1"/></text:p>
      <text:p text:style-name="P2">Va sottolineato che fra i documenti botanici, la pur accuratissima rilevazione eseguita o ricavata da fonti non citate, è semplicemente <text:s/>un non-commentato “ritratto” della composizione dei resti di vegetazione naturale. Nessuna discussione sulle specie rilevate, i loro valore di indicatori dello <text:s/>stato delle comunità vegetali di appartenenza. <text:s/>Vien citata solo <text:s/>una <text:s/>“composizione” poiché nulla emerge sulla importanza, valore, significato locale di questa presenza o sullo stato <text:s/>di queste aggregazioni di vegetali rispetto a quello che ci si aspetterebbe in natura in ecosistemi <text:s/>equivalenti relativamente indisturbati come quello a sud del litorale della C. Colombo o a Nord di Passoscuro. <text:s/>E’ questa un caratteristica costante in progetti di riassetto territoriale, nel quale gli stilatori del progetto stesso risolvono il problema dell’impatto sulla componente vegetale semplicemente allegando descrizioni <text:s/>che son mere fotografie senza analisi e commento su effetti e conseguenze della azioni progettate. <text:s text:c="2"/></text:p>
      <text:p text:style-name="P4"><text:span text:style-name="T1"/></text:p>
      <text:p text:style-name="P5"><text:span text:style-name="T1"/></text:p>
      <text:p text:style-name="P2"/>
      <text:p text:style-name="P2">Lo stesso dicasi del capitolo 2.2 AREE NATURALI TUTELATE PRESENTI IN AREA VASTA (pg 6 e sgg) , <text:s/>di interesse generale sulle condizioni giuridico-amministrative della tutela ambientale lungo la costa mediotorrenica, ma che non <text:s/>fornisce alcuna informazione sulle intenzioni, modalità procedure scelte <text:s/>ed azioni del progetto relative alla vegetazione naturale <text:s/>preesistente nei siti di progettato intervento <text:s/>ed è semplice inutile riempitivo <text:s/>senza alcuna garanzia procedurale corretta nei riguardi del patrimonio naturalistico locale. </text:p>
      <text:p text:style-name="P2"/>
      <text:p text:style-name="P2">Al contrario, a fronte di questa dovizia, si <text:s/>rileva come manchino del tutto considerazioni sulla valenza delle specie censite nei rilievi allegati, sul loro significato documentario, sulle condizioni del dinamismo in atto nella compagine della vegetazione (se sia cioè in fase di <text:s/>recupero autogeno, avanzamento, <text:s/>ricomposizione dopo disturbo, capacità di resilienza, incipienti segni di degrado, fragilità, insidie in atto (minaccia da parte di aliene) . Il tutto ricavabile esclusivamente dal repertorio di conoscenze della filogenesi delle specie censite e della loro storia biogeografica, patrimonio esclusivo delle discipline botaniche legate alla fitogeografia e non certo alla <text:s/>vivaistica o alla agronomia, le sole <text:s/>competenze sempre e comunque a cui purtroppo sembrano univocamente attingere specialisti di infrastrutture e urbanistica nel caso di interventi sul patrimonio botanico. Di conseguenza, manca quindi nel progetto, ogni minima base di discussione sugli effetti degli interventi previsti sulla compagine della vegetazione naturale locale.</text:p>
      <text:p text:style-name="P2"/>
      <text:p text:style-name="P2"><text:span text:style-name="T1">In sintesi, dai rilievi presentati e da sopralluoghi dello scrivente dovrebbe emergere il fatto che la vegetazione spontanea <text:s/>dell’ area interessata dagli interventi previsti nel <text:s/>progetto, sia rappresentata</text:span><text:s/>da resti molto frammentati di una precedente cintura sommitale o retrodunale di cespugli alti a ginepro coccolone <text:span text:style-name="T2">(Juniperus macrocarpa)</text:span><text:s/>, con specie associate quali Alaterno<text:span text:style-name="T2">(Rhamnus alaternus </text:span>) , lentisco (<text:span text:style-name="T2">Pistacia lentiscus),</text:span><text:s/>olivella <text:span text:style-name="T2">(Phillyrea latifolia)</text:span><text:s/>che, almeno in antico in epoca anteriore all'insediamento attuale, in prossimità della foce del delta del Tevere, fino alla confluenza della litoranea con Via C. Colombo, <text:s/>dovevano <text:s/>caratterizzare un paesaggio di dune basse , naturalmente spianate dall’azione concomitante delle piene fluviali. Ciò è rivelato dalla assenza o rarità assoluta di specie di duna sabbiosa mobile (<text:span text:style-name="T2">Ammophila, Agropyrum, Ononis, Anthemis)</text:span><text:s text:c="2"/>o solo <text:s/>parzialmente consolidata <text:s/>e dalla sostituzione di queste da parte di popolazione di canna del Po (<text:span text:style-name="T2">Tripidium ravennae </text:span>= <text:span text:style-name="T2">Erianthus ravennae) </text:span>, una erbacea cespitosa di grandi dimensioni, localizzata lungo i litorali sabbiosi e paludosi, naturalmente spianati o su fosse retrodunali molto ampie con risalita salina, oltre a ruderali ubiquitarie e grovigli di rovo (<text:span text:style-name="T2">Rubus </text:span>sp.pl<text:span text:style-name="T2">).</text:span><text:s text:c="3"/>Questa lettura della composizione della flora dei lembi ancor superstiti di questa vegetazione, ora relegati <text:s/>in aree non necessariamente soggette a più pesante calpestio o stazionamento di veicoli o che conservino parte di precedenti recinzioni, appartiene ad Habitat della Direttiva Europea 9340, (Codice Corine Biotopes 41.3), come tale meritevole di forme di tutela, <text:s/>dovrebbe improntar di se <text:s/>le grandi linee di ogni progettazione locale che interessi il patrimonio “verde”. </text:p>
      <text:p text:style-name="P2">Tutto ciò non emerge affatto dalla peraltro (apparentemente) cospicua relazione sul patrimonio botanico, che pertanto rimane semplice, muto allegato alle azioni <text:s/>del progetto. Questo soprattutto in funzione delle progettate dune artificiali, come verrà ripreso <text:s/>più avanti . </text:p>
      <text:p text:style-name="P2"/>
      <text:p text:style-name="P2">Preoccupante filo conduttore nella trattazione del patrimonio botanico nel progetto, <text:s/>è inoltre la latente <text:s/>confusione o, per lo meno, la non chiara demarcazione fra giardinaggio (utilizzazione e messa a dimora di specie ornamentali) <text:s/>e rimaneggiamento o impatto sui <text:s/>resti della vegetazione naturale, come <text:s/>previsto nella fase di creazione di un manto vegetale su dune artificiali da riporto.</text:p>
      <text:p text:style-name="P2">Generale confusione quindi fra popolazioni, impianti di aliene e resti smembrati di comunità vegetali naturali, permea le descrizione degli interventi. <text:s/></text:p>
      <text:p text:style-name="P2"/>
      <text:p text:style-name="P2">I riferimenti alle specie citate, spontanee o no, rivelano infatti pesanti criticità su dettagli apparentemente irrilevanti per gli stilatori del progetto ma decisivi per una valutazione, purtroppo negativa da parte naturalistica, degli <text:s/>impatti <text:s/>conseguenti agli interventi <text:s/>sul patrimonio <text:s/>botanico <text:s/>naturale locale . <text:s/></text:p>
      <text:p text:style-name="P2"><text:s/></text:p>
      <text:p text:style-name="P2">Qui di seguito alcuni esempi.</text:p>
      <text:p text:style-name="P2"><text:s/><text:span text:style-name="T2">Limoniastrum monopetalum, </text:span>citato fra le specie delle aiuole spartitraffico, è <text:span text:style-name="T2"><text:s/></text:span>suffrutice vistoso e accattivante per il fogliame argentato, ma è <text:s/>comunque pianta aliena nel Lazio (allo stato spontaneo <text:s/>si rinviene solo in Sardegna, Sicilia e Puglia). Pertanto, il suo eventuale impiego nel prosieguo dell’ arredo del settore della litoranea interessato al progetto, come è lasciato intendere, costituisce potenziale pericolo per i resti della vegetazione naturale <text:s/>del litorale di quel settore di raccordo con la vegetazione delle tenute di Castelfusano e Castelporziano nelle quali potrebbe inevitabilmente insediarsi e diffondere. Non ne va pertanto incoraggiata la propagazione nemmeno a scopo ornamentale, come da vaghi impliciti riferimenti nel testo. A rigore, proprio facendo riferimento all’inutile <text:span text:style-name="T2">corpus</text:span><text:s/>di notizie sullo <text:span text:style-name="T2">status</text:span><text:s/>giuridico delle aree limitrofe, tutte siti di importanza comunitaria e /o di protezione speciale, questo rischio è decisamente antitetico ai contenuti della legislazione europea sulla tutela della biodiversità, in quanto specie aliena e potenzialmente invasiva (cfr.Acta Plantarum, Portale della Flora dì Italia, alla voce <text:span text:style-name="T2">Limoniastrum monopetalum</text:span>). <text:s/></text:p>
      <text:p text:style-name="P2"/>
      <text:p text:style-name="P2">La prevista messa dimora di <text:span text:style-name="T2">Washinhtonia robusta</text:span>, è aspetto clamorosamente critico e palesemente abnorme di tutta la progettazione degli interventi sulla copertura vegetale del comprensorio.</text:p>
      <text:p text:style-name="P2">La specie, è palma aliena di origina californiana. La sua presenza lungo la litoranea <text:s/>di Ostia di questa<text:span text:style-name="T2"><text:s/></text:span>pur fastosa palma nordamericana, <text:s/>è l’antitesi a qualunque forma di richiamo identitario al mondo locale e mediterraneo, al contrario di quanto sostenuto nel testo del progetto. E’ piuttosto ispirata a filmografia d’oltreoceano. Essa è, nei suoi territori d’ origine, specie di oasi di deserto (Sonora). Come tale, mal si adegua ai venti marini locali, il cui effetto può <text:s/>esercitar <text:s/>pesante influenza sulla stabilità dei fusti, marcatamente <text:s/>proiettati in breve tempo a deciso sviluppo in altezza. <text:s/>Le chiome delle popolazioni di leccio (<text:span text:style-name="T2">Quercus ilex</text:span>) , alaterno (<text:span text:style-name="T2">Rhamnus alaternus </text:span>), lentisco (<text:span text:style-name="T2">Pistacia lentiscus)</text:span><text:s text:c="2"/>della macchia-foresta sempreverde naturale primaria locale, <text:s/>ove questa si sia conservata rigogliosa, come <text:s/>a poche centinaia di metri da lì <text:s/>(litorale di Castelfusano a SE della via C. Colombo), vengono, <text:s/>infatti, continuamente scalvate <text:s/>in forma aerodinamica dal poderoso effetto del vento marino carico di salsedine e di sabbia, testimoniando come la vegetazione <text:s/>naturale litoranea sia fortemente influenzata da questo e contenuta in condizioni pigmee di macchia, <text:s/>modellata da disseccamento selettivo da parte del vento stesso e da abrasione da parte dei <text:s/>granuli sabbiosi trasportati. <text:s/>La verticalità <text:s/>pronunciata di un artificiale palmizio litoraneo a <text:span text:style-name="T2">Washingtonia</text:span>, ispirato evidentemente all‘analogo e celeberrimo palmizio tropicale a palma da cocco dei mari del Sud, non si addice pertanto al sito. La presenza di esemplari <text:s/>di una certa altezza e vigoria più a Nord lungo la litoranea, in ambito totalmente urbanizzato, è stata verosimilmente favorita dalla barriera rappresentata dell’esistenza di un edificato storico a mare della strada.</text:p>
      <text:p text:style-name="P2">Un viale di <text:span text:style-name="T2">Washingtonia </text:span>è <text:s/>esempio di alberatura del tutto estranea alle condizioni biogeografiche, paesaggistiche, scenografiche dei litorali mediterranei e dell’Italia peninsulare costriera. <text:s/>Il presunto valore <text:s/>di <text:span text:style-name="T2">W.robusta </text:span>come specie con valore identitario per l’abitato di Ostia, conclamato <text:s/>nel progetto, <text:s/>stride anche con la realtà dell’impianto già esistente, che risale a non prima degli anni 70 del ‘900 (?), sulla scia della affermazione, ovunque in Italia, di un infelice arredo verde nelle urbanizzazioni turistiche della costa costituito da conifere e palme esotiche. <text:s/></text:p>
      <text:p text:style-name="P2">Nel progetto si scambia il presunto carattere identitario <text:s/>delle palme californiane con una abitudine alla loro presenza in loco, contratta solo nel corso delle ultime due generazioni di abitanti. Ma questa scenografia di palmizio californiano è piuttosto specchio di un ‘epoca fortemente condizionata da suggestioni balneari d'oltreoceano diffuse dalla cinematografia ed è del tutto <text:s/>incompatibile con lo scenario prettamente mediterraneo che contraddistingue oggi più che mai <text:s/>il distretto della foce del Tevere, a seguito del recupero della vegetazione naturale nelle limitrofi settori protetti del litorale di Castelporziano. </text:p>
      <text:p text:style-name="P2"/>
      <text:p text:style-name="P2"><text:span text:style-name="T2">“Contribuiscono alla valorizzazione paesaggistica</text:span>” <text:s/>(pg 15) è quindi <text:s/>affermazione per lo meno priva di logica paesaggistica, in quanto lo scenario eventualmente <text:s/>risultante <text:s/>dagli impianto di <text:span text:style-name="T2">W. robusta <text:s/></text:span>è di effetto scenico <text:span text:style-name="T2"><text:s/></text:span>prettamente <text:s/>d’oltreoceano, da costa californiana o da viali di città balneari della <text:s/>Florida e non certo in armonia con il fastoso storico scenario della vegetazione naturale della macchia-foresta che caratterizza già a poche centinaia di metri, <text:s/>il litorale a sud est della confluenza di Via Cristoforo Colombo <text:s/>con la litoranea, nella tenute di <text:span text:style-name="T3">Castelfusano </text:span>e Castelporziano. Da notare , per inciso, come quest’ultima, si stia rapidamente trasformando colà negli ultimi due decenni, nella originaria nella rigogliosa macchia-foresta litoranea grazie a una seppur debole forma di tutela ottenuta con il semplice <text:s/>convogliamento del calpestio umano in passerelle lungo il litorale da Castelporziano a Torvajanica. </text:p>
      <text:p text:style-name="P2">Questo per <text:s/>confermare come anche resti impoveriti del popolamento vegetale spontaneo delle superfici non ancor occupate da infrastrutture, <text:s/>una volta resi <text:s/>indisturbati da semplici recinzioni, siano potenzialmente soggetti a una rapida <text:s/>e vigorosa ripresa e trasformazione autogena, di iconico aspetto ed eccezionale valore documentario.</text:p>
      <text:p text:style-name="P3"/>
      <text:p text:style-name="P2">Fig 17 e 16 mostrano a chi conosca tali specie, la potenzialità allo sviluppo in altezza e biovolume da parte di individui residuali di queste, che da cespugli, se rispettati, si trasformano in albero di seconda o terza grandezza i tempi brevissimi. <text:s/></text:p>
      <text:p text:style-name="P2"/>
      <text:p text:style-name="P2">Un uso ornamentale di <text:span text:style-name="T2">Washingtonia robusta </text:span>è pertanto <text:s/>assolutamente da scoraggiare <text:s/>anche <text:s/>per lo sviluppo della densa cortina di fogliame secco, non caduco, <text:s/>che viene con il tempo ad avvolgerne <text:s/>lo stipite (offrendo ricetto sopratutto a ratti) . Essa richiede <text:s/>continua rimozione con costose operazioni di giardinaggio rese difficili col tempo dalla elevata altezza che gli esemplari son in grado di raggiungere. Una loro messa a dimora lungo la litoranea, potenzialmente esposta a rovinose ventate, è quindi scelta giardinieristica del tutto avventata e <text:s/>squalificante nei riguardi della progettazione di un nuovo <text:s/>“verde urbano” nel comprensorio. <text:s/></text:p>
      <text:p text:style-name="P2"/>
      <text:p text:style-name="P2">Problema fondamentale, che genera critiche <text:s/>di parte naturalistica alla trattazione della vegetazione nel progetto <text:s/>è l’ impatto distruttivo sui resti <text:s/>di questa da parte di azioni <text:s/>previste in quanto implicano <text:s/>immissione di specie vegetali incompatibili con la compagine dei vulnerabilissimi resti della vegetazione naturale locale e minacciano quindi <text:s/>la conservazione <text:s/>della diversità <text:s/>vegetale nel più vasto distretto del litorale romano tutto.</text:p>
      <text:p text:style-name="P2"/>
      <text:p text:style-name="P2">A pg 34 si fa riferimento a misteriosi “ carotaggi vegetali,” interpretabili come lacerazioni, aperture nella esistente pavimentazione, che implicano la <text:s/>messa a dimora di …..” <text:span text:style-name="T2">nuova vegetazione erbacea arbustiva arborea con il potenziamento dei caratteri identitari (in particolare <text:s/>legato alla presenza delle palme) e resistenza al primo impatto del vento e dell’ aersosl marino”……. . </text:span>Intento nobilissimo ma di assolutamente irrealistica realizzazione. A parte la già illustrata inopportunità dell’impianto di palmizio a <text:span text:style-name="T2">Washingtonia</text:span>, questo si configura come intervento alquanto corposo ed impegnativo dal punto di vista progettuale. Ma nessuna progettazione è presentata col dettaglio di quali specie vengan messe a dimora oltre al generico riferimento <text:s/>alla necessità di una loro resistenza all’effetto del vento marino. <text:s text:c="2"/></text:p>
      <text:p text:style-name="P2">La grave <text:s/>povertà della progettazione sul tema del <text:s/>patrimonio botanico, <text:s/>relativo all’intervento “carotaggi vegetali”, rivela assoluta estraneità dei proponenti ai problemi relativi a un restauro ambientale implicitamente preannunciato <text:s/>ed e’ occultata da un linguaggio altisonante infarcito di frasario criptico con inutili accenni sulla presunta percezione, di dubbia e <text:s/>puramente soggettiva <text:s/>emozionale portata.</text:p>
      <text:p text:style-name="P2"/>
      <text:p text:style-name="P2">Riferimenti sulle azioni previste <text:s/>dal progetto <text:s/>alle pg 38 e sgg., lascian seri dubbi per quanto riguarda la compatibilità di questo con la consistenza ed integrità del patrimonio botanico locale. <text:s/></text:p>
      <text:p text:style-name="P2">Si descrivon con toni di altisonante proclamazione (l’ambiziosissimo <text:s/>“Concept”!!!!!!) azioni ed interventi ispirati, per quanto riguarda il patrimonio botanico , alla più ingenua speranzosità a cavallo fra ingegneria “naturalistica “ e progettazione di bordure di aiuole ornamentali. In questo contesto scomodar gli storici <text:s/>DOLIA <text:s/>e’ pretestuoso viluppo linguistico e concettuale. <text:s/>Come possan mai <text:s/>le anfore gigantesche di celeberrima archeologica memoria esser viste dalla cittadinanza in continuità concettuale ed estetica <text:s/>con i banali vasconi circolari <text:s/>in opera cementizia che fungan da contenitori di specie ornamentali non ben identificate (o di duna marittima ?) <text:s/>è mistero tutto da svelare. O semplice paludamento di un disegno architettonico , peraltro banalissimo, <text:s/>con raffinate allusioni alla storia dell’arte e archeologia locale.</text:p>
      <text:p text:style-name="P2"/>
      <text:p text:style-name="P5">Va osservato fra parentesi, che la specie <text:span text:style-name="T2">Arundo donax,</text:span><text:s/>citata nei<text:span text:style-name="T2"><text:s/></text:span>canneti alti del comprensorio e considerata nella relazione botanica come specie aliena, in realtà sia documentata come presente nel territorio almeno da epoca classica arcaica e che pertanto a tutti gli effetti vada considerata appartenente agli ecosistemi naturali dell’ area, come relitto di scenari climatici pregressi di tipo subtropicale. <text:s text:c="3"/></text:p>
      <text:p text:style-name="P5"/>
      <text:p text:style-name="P5"><text:span text:style-name="T1">Le dune artificiali </text:span></text:p>
      <text:p text:style-name="P5"><text:span text:style-name="T1"/></text:p>
      <text:p text:style-name="P5">Questo intervento costituisce l’ aspetto di più estrema criticità di tutto il progetto, se non vera e propria minaccia di compromissione ambientale.</text:p>
      <text:p text:style-name="P5">Va premesso che il tratto di litorale corrispondente alla confluenza della <text:s/>via C. Colombo con la litoranea in origine non può aver mai ospitato cordoni di dune di sabbie marine “alte”. Questo <text:s/>in relazione al fatto che <text:s/>l’area è <text:s/>stata plasmata anche dal dinamismo degli apporti fluviali della Foce del Tevere. In base a ciò, dal punto di vista geomorfologico, la creazione <text:s/>colà, in corrispondenza del settore <text:s/>C1 <text:s/>di un sistema artificiale di alture, di <text:s/>cordoni <text:s/>dunali artificiali, è del tutto fuori luogo <text:s/>e aggiunge danno su danno ai restanti lembi superstiti di vegetazione litoranea e fungerebbe al massimo come allestimento puramente scenografico . </text:p>
      <text:p text:style-name="P5"/>
      <text:p text:style-name="P5">In questa luce, la progettata creazione di dune artificiali, per ricrear un ecosistema dunale di <text:s/>allettante impatto visivo, va <text:s/>purtroppo considerata manomissione ambientale di colossale portata. Basti pensare alla semplice necessità di apporto di materiali alloctoni per l’ edificazione stessa di tali cordoni. Se di origine dall’entroterra, si tratterebbe di materiali <text:s/>terrigeni <text:s/>e non sabbiosi, il cui apporto <text:s/>comporterebbe l’inevitabile immissione nel sistema <text:s/>di popolazioni di una immensa quantità di specie ruderali <text:s/>e soprattutto di specie aliene al contesto locale, attraverso rizomi e semi contenuti nel terreno. L’arrivo di queste nuove specie con i terreni o sabbie di nuovo apporto minaccia quindi <text:s/>l’ integrità di tutte le preziose aree protette relativamente <text:s/>integre <text:s/>a sud <text:s/>del comprensorio. <text:s text:c="2"/>Non essendo verosimile un pescaggio al largo del litorale di Ostia di sabbie <text:s/>strutturalmente compatibili con la composizione <text:s/>pedologica di vere dune, <text:s/>in quanto anche questa operazione andrebbe <text:s/>considerata problematica e quasi sempre classata come manomissione ambientale dalla legislazione nazionale ed europea, l’ operazione non è né realistica né tantomeno opportuna dal <text:s/>punto di vista ecosistemico. </text:p>
      <text:p text:style-name="P5">A ciò si aggiunga che un previsto <text:span text:style-name="T1"><text:s/></text:span>apporto di ghiaino è operazione di inquinamento di substrato che si aggiunge inutilmente e dannosamente al già rimaneggiatissimo sostrato di riporto dell'area. <text:s/></text:p>
      <text:p text:style-name="P5"/>
      <text:p text:style-name="P5">Essendo la creazione di dune artificiali azione atta a ricrear un manto vegetale ispirato alla vegetazione <text:s/>dunale (cfr.: la “costruzione di un nuovo paesaggio” , pg 31) come esplicita finalità del progetto va ricordato che in loco, <text:s/>l’ inserimento di specie erbacee di duna, come deducibile da riferimenti nel testo ai “carotaggi “ ai <text:s/>Dolia e nel contesto dei “giardini configurati”, pur <text:s/>allettante, è <text:s/>operazione quanto mai irrealistica, poiché tale flora è esclusivamente, seppur con qualche specie decorativa (<text:span text:style-name="T2">Anthemis, Lotus </text:span>) legata alle dune mobili e di ardua messa a dimora e controllo, </text:p>
      <text:p text:style-name="P5">in quanto su siti soggetti a prolungata siccità estiva e la cui eventuale affermazione è <text:s/>subordinata a intense cure <text:s/>iniziali e irrigazione da assicurare con continuità nei mesi estivi.</text:p>
      <text:p text:style-name="P5"><text:span text:style-name="T1"/></text:p>
      <text:p text:style-name="P5">Sempre in relazione alla creazione di dune artificiali <text:s/>e al voler ricreare un manto vegetale ispirato alla vegetazione <text:s/>dunale (cfr.: la “costruzione di un nuovo paesaggio” , pg 31), <text:s/>va ricordato che in loco, l’ unica risposta ambientale naturale <text:s/>è quella della macchia mediterranea sempreverde a leccio, alaterno lentisco <text:s/>e ginepro coccolone, <text:s/>scalvata e aerodinamicamente modellata dalla severissima abrasione eolica. <text:s/>Null’ altro. <text:s/></text:p>
      <text:p text:style-name="P5"><text:s/>Ecco che la prevista introduzione<text:span text:style-name="T2"><text:s/>di Celtis australis <text:s/></text:span>è oltremodo inopportuna se non devastante per la biodoversità locale. Specie arborea di prima grandezza indigena nel Lazio, ma attestata soprattutto sui sistemi di rupi <text:s/>tufacee dell’ entroterra vulcanico della campagna romana <text:s/>e sulle pendici calcaree del rilievo sabino e rilievi prospicienti la valle del Sacco, oltre che nell’arco prealpino, è albero splendidamente <text:s/>fastoso ma, completamente estraneo alla vegetazione del litorale tiberino. Una sua messa in posto nelle aree previste dal progetto , considerando la sua elevata capacità di dispersione da parte <text:s/>dell’ornitofauna, porterebbe ad una <text:s/>sua <text:s/>rapida ingressione nella compagine dei resti di vegetazione forestale naturale delle vicinanze rappresentando una drammatica minaccia e compromissione del prezioso assetto biogegrafico della zona tutta, già seriamente minacciata dall’ingressione di <text:span text:style-name="T2">Ligustrum lucidum </text:span><text:s/>e<text:span text:style-name="T2"><text:s/>Pittosporum tobira,</text:span><text:s/>diffusi a partir da <text:span text:style-name="T2"><text:s/></text:span>esemplari di giardini privati e messi in posto sventuratamente lungo numerosi assi della viabilità urbana di Ostia, da parte delle amministrazioni colpevolmente ignare (con la complicità di vivaisti) del fatto che siano aliene invasive <text:s/>e pertanto in teoria da sottoporre a operazioni di eradicazione in base alla legislazione comunitaria. <text:s text:c="2"/></text:p>
      <text:p text:style-name="P5"/>
      <text:p text:style-name="P5">Specie meno adatta <text:s/>di<text:span text:style-name="T2"><text:s/>Celtis</text:span><text:s/>al sito in questione a sarebbe comunque <text:s/>pertanto difficile immaginare nonostante la volontà di realizzare aspetti di paesaggio con valore <text:s/>identitario. <text:s/>Una alberata a <text:span text:style-name="T2">Celtis </text:span>produce un effetto scenico fuorviante da parco pubblico di periferia industriale padana.</text:p>
      <text:p text:style-name="P5"/>
      <text:p text:style-name="P5">In un contesto del genere incastonato fra aree protette <text:s/>con forme di vegetazione istituzionalizzate dalla legislazione comunitaria (Habitat) un operazione del genere, se realizzata, ha l’ esito drammatico di manomissione ambientale e contestabile sulla base della legislazione sulla tutela della biodiversità che grava su <text:s/>settori limitrofi del comprensorio. </text:p>
      <text:p text:style-name="P5"/>
      <text:p text:style-name="P5"/>
      <text:p text:style-name="P5"/>
      <text:p text:style-name="P5">La messa a dimora di specie atte a simulare o ricostruire o restaurare ecosistemi annientati o danneggiati è operazione estremamente complessa, del tutto <text:s/>analoga <text:s/>nei modi e procedure al restauro di opera d’ arte.<text:span text:style-name="T1"><text:s/></text:span></text:p>
      <text:p text:style-name="P5"><text:span text:style-name="T1"/></text:p>
      <text:p text:style-name="P5">Ciò implica competenze specializzatissime nelle discipline della fitogeografia, genetica delle popolazioni e assolutamente non paragonabili a operazioni di giardinaggio, che al contrario richiedono conoscenze tecniche di agronomia e vivaistica, repertorio disciplinare verosimilmente non noto alle <text:s/>professionalità tecnico scientifiche <text:s/>quali quelle elencate nella lista degli stilatori del piano </text:p>
      <text:p text:style-name="P5"><text:span text:style-name="T1"/></text:p>
      <text:p text:style-name="P5"><text:span text:style-name="T1"><text:s/></text:span>Va dichiarato quindi che la creazione di dune artificiali NON è restauro ambientale. <text:s/>E’ scenografia teatrale. Lo è eventualmente il consolidamento con graticciate di preesistenti dossi sabbiosi di accumulo stagionale <text:s/>demoliti di continuo dalla frequentazione balneare, in attesa del successivo accumulo eolico naturale e <text:s/>prodotto dai soli ritmi e processi della naturale morfogenesi. </text:p>
      <text:p text:style-name="P3"/>
      <text:p text:style-name="P5"><text:span text:style-name="T1"/></text:p>
      <text:p text:style-name="P5"><text:span text:style-name="T1"/></text:p>
      <text:p text:style-name="P5"/>
      <text:p text:style-name="P5">Problema di fondo , al di là dell'opportunità o meno della realizzazione dei colossali interventi di piantumazione previsti ma verosimilmente non realisticamente <text:s/>valutati e <text:s/>presi in necessaria considerazione dal piano, <text:s/>è la reperibilità <text:s/>del materiale da impianto relativo alle specie della vegetazione spontanea (flora di duna e di retroduna) . Se almeno in minima parte <text:s/>eventualmente disponibile in vivai specializzatissimi, di arduo reperimento sul mercato, <text:s/>non <text:s/>potrà esser certo di origine locale bensì alloctona. E questo ingenererebbe un inquinamento genetico <text:s/>delle popolazione della vegetazione naturale superstite circostante . Per le erbacee (<text:span text:style-name="T2">Ammophila </text:span>) la provenienza <text:s/>è, infatti, <text:s/>di norma <text:s/>da popolazioni atlantiche, ove il suo uso è stato <text:s/>estesissimo nella gestione dei sistemi locali di dune mobili dei paesi di quel litorale. <text:s/>Altre specie erbacee eventualmente disponibili nei vivai, <text:s text:c="2"/>solo in <text:span text:style-name="T2">cultivar </text:span>domestici delle specie nominali o di sottospecie di provenienza alloctona di queste ultime <text:span text:style-name="T2">(Agropyrum, Festuca , Bromus</text:span>) , largamente impiegate nelle rotatorie di tutta Europa e nella messa in opera di prati all’inglese. <text:s text:c="2"/>La loro immissione in loco si convertirebbe pertanto in un tanto inevitabile quanto preoccupante inquinamento genetico delle popolazioni indigene, “selvatiche”cioè, <text:s/>della stesse specie. Il fenomeno è ben noto nella compagine della flora della tenuta di Castelporziano, ove la recente gestione dei prati delle aiuole intorno al castello ha comportato un costante nuovo apporto di numerosissime entità di erbacee di dubbia appartenenza sistematica e delle più svariate origini, vero e proprio nucleo di contaminazione <text:s/>genetica e introduzione di alloctone ai danni della biodiversità naturale del luogo . <text:s text:c="2"/></text:p>
      <text:p text:style-name="P5"/>
      <text:p text:style-name="P5">In primo luogo <text:span text:style-name="T2">Ammophila arenaria</text:span><text:span text:style-name="T1"><text:s/></text:span><text:s/>è specie di avandune parzialmente consolidate e assolutamente indisturbate da calpestio, <text:s/>sulle quali si attesta in cresta e <text:s/>ove l’ accumulo sabbioso sia cospicuo (dune alte).Tale formazione <text:s/>di sommità NON è presente nel comprensorio e si rinviene <text:s/>solo nel settore meridionale della tenuta di Capocotta ove l’ ampiezza del litorale sabbioso è massima e verosimilmente intatta<text:span text:style-name="T3"><text:s/>e sulle Dune di Passoscuro-Palidoro oggi recintate e protette dal calpestio.</text:span></text:p>
      <text:p text:style-name="P5">Introdurla nel contesto delle dune artificiali è pertanto immissione incompatibile con l'assetto naturale della vegetazione di dune “naturalmente spianate” <text:s/>(dalla pregressa azione fluviale) del sito. Essa richiede spazi vitali vasti e assoluta intoccabilità per potersi sviluppare, rendendola <text:s/>pertanto assolutamente inadatta a cortine esigue , quali quelle previste dal progetto. </text:p>
      <text:p text:style-name="P2"><text:span text:style-name="T1"/></text:p>
      <text:p text:style-name="P2"><text:span text:style-name="T1"/></text:p>
      <text:p text:style-name="P2"><text:span text:style-name="T1">Suggerimenti alternativi </text:span></text:p>
      <text:p text:style-name="P2"><text:span text:style-name="T1"/></text:p>
      <text:p text:style-name="P2">In sostituzione, alle previste alberature a <text:span text:style-name="T2">Washingtonia,</text:span><text:s text:c="2"/>i pini ad ombrello (<text:span text:style-name="T2">Pinus pinea: = </text:span>pino da pinoli<text:span text:style-name="T2">,</text:span><text:s/>p. romano, p. domestico) , storica, <text:s/>iconica presenza nel paesaggio locale e di grande effetto scenografico, sia in ambito urbano sia semi-naturale, sono gli ovvi <text:s/>candidati . Essi sono però da sconsigliare lungo o in diretta prossimità di strade asfaltate, <text:s/>poiché ad un a certa età il loro apparato radicale <text:s/>prevalentemente superficiale, <text:s/>sviluppa ben noti ingrossamenti e gibbosità adattative progressivamente emergenti che tendono a sollevar ogni pavimentazione. Considerando il fatto che le parassitosi che oggi devastano le popolazioni di <text:span text:style-name="T2">P pinea</text:span><text:s/>urbane e suburbane e nelle aree di foresta mediterranea limitrofe al comprensorio rendono per il momento attuale alquanto <text:s/>problematica una diffusione della specie per impiego ornamentale, essa conserva tuttavia <text:s/>un innegabile <text:s/>elevatissimo valore identitario <text:s/>che ben si raccorda <text:s/>al retaggio archeologico e storico di Ostia antica, senza dimenticare le doviziose <text:s/>iconografie dell’epopea plurisecolare del Grand Tour, <text:s/>fin al <text:s/>primo '900, con le opere dei XXV<text:span text:style-name="T1"><text:s/></text:span>della Campagna Romana. Ciò ne suggerirebbe comunque <text:s/>un <text:s/>coraggioso impiego, con messa a dimora a gruppi nel settore meridionale più periferico del comprensorio , nella speranza che la parassitosi si attenui o scompaia come spesso in analoghi eventi, connotati come sono da carattere ciclico. </text:p>
      <text:p text:style-name="P2"/>
      <text:p text:style-name="P2">Una messa a dimora di specie alternative di pino, come nel caso di <text:span text:style-name="T2">Pinus halepensis, <text:s/></text:span>già introdotto in loco è invece da sconsigliare. Il mondo della conservazione dovrebbe, a rigore, <text:s/>richiedere <text:s/>con fermezza di evitarne la diffusione artificiale <text:s/>su quel tratto del litorale. La specie <text:s/>è, infatti, presente allo stato spontaneo solo sui rilievi del litorale Cecubo, da Sperlonga <text:s/>a Formia, per poi ricomparire lungo il litorale tirrenico più a sud presso Maratea. Un altro nucleo cospicuo in area geograficamente prossima si rinviene lungo i versanti tirrenici dei monti Sabini, da Poggio Mirteto verso <text:s/>Nord e Nordovest irradiandosi ai rilievi orientali della piana di Terni, ai versanti meridionali dei Monti Martani <text:s/>e al rilievo Amerino-Narnese. Ciò rende la sua assenza nella vegetazione naturale del litorale <text:s/>tirrenico fra il Circeo, <text:s/>la foce del Tevere e la Liguria, <text:s/>una lacuna distribuzionale di estremo interesse biogeografico, rendendo la specie clamorosa testimonianza di eventi legati alla paleogeografia plio-pleistocenica dell‘ Italia tirrenica, che ha originato una tale frammentaria distribuzione, a carattere fortemente relittuale. Una sua introduzione a scopo ornamentale <text:s/>potrebbe innescarne la diffusione spontanea sul litorale di Castelporziano <text:s/>turbando questo delicatissimo <text:s/>e preziosissimo retaggio fitostorico, convertendo l'operazione di messa a dimora, <text:s/>in una ulteriore minaccia alle caratteristiche della biodiversità naturale. A ciò si aggiunga che una introduzione con esemplari da vivaio ottenuti da semi di provenienza sempre inevitabilmente alloctona (non certo dalle <text:s/>pinete laziali succitate), eserciterebbe <text:s/>un ulteriore effetto negativo sulla <text:s/>conservazione del patrimonio genetico delle <text:s/>popolazioni naturali laziali, ormai subendemiche, di <text:span text:style-name="T2">P. halepensis. </text:span><text:s text:c="2"/></text:p>
      <text:p text:style-name="P2"/>
      <text:p text:style-name="P2">La Palma nana <text:span text:style-name="T2">(Chamerops humilis ), </text:span>nativa sul litorale locale, pur se estremamente rara, in quanto legata a costa rupestre <text:s/>e non sabbiosa, <text:s/>può <text:s/>crear effetti spettacolari <text:s/>nell’arredo <text:s/>a lato strada. Unica preclusione è legata alla certificazione della provenienza del materiale da impianto , che deve esser rigorosamente ottenuto da semi di popolazioni di origine locale <text:s/>(vivai exForestali del parco del Circeo, idem del Parco dei monti Ausoni-Aurunci ) . Altre specie di palme, <text:s/>pur integrate <text:s/>nel paesaggio urbano della Roma antica, come la palma da dattero nelle Canarie (<text:span text:style-name="T2">Phoenix canariensis</text:span>) , inselvatichita ormai nell‘ Urbe, vanno assolutamente sconsigliate per il pericolo di un sua diffusione spontanea nelle aree di lecceta e macchia litroanea dei comprensori circostanti </text:p>
      <text:p text:style-name="P2"/>
      <text:p text:style-name="P2">In realtà , un sensato arredo <text:s/>arboreo nell’area del progetto, per mantener coerenza ecologica, rigore <text:s/>biogeografico, evitando impatti di tipo distruttivo sulla vegetazione spontanea locale <text:s/>e, inoltre, con valenza fortemente identitaria, sia dal punti di vista naturalistico, sia culturale , come emblema di paesaggio litoraneo laziale storico, <text:s/>dovrebbe far leva esclusivamente <text:s/>su alberate a leccio <text:span text:style-name="T2">(Quercus ilex </text:span>) ed alloro (<text:span text:style-name="T2">Laurus nobilis</text:span>), elementi ormai eliminati da un lungo impatto umano dallo scenario della zona interessata alla progettazione, ma costruttori fondamentali del paesaggio delle origini e di fastosa appariscenza. <text:s/></text:p>
      <text:p text:style-name="P2">Dal punto di vista ecologico le specie arboree indiscutibilmente <text:s/>più adatte al sito, esse rappresenterebbero l’aspetto “evoluto” della vegetazione locale, la fase più matura della macchia-foresta <text:s/>mediterranea sempreverde della cintura litoranea. Il loro iconico valore ornamentale ed identitario di luoghi umanizzati e di siti del sistema naturale costiero tirrenico è tanto elevato quanto lo è la loro adeguatezza allo scenario ambientale locale. </text:p>
      <text:p text:style-name="P2"><text:span text:style-name="T2"/></text:p>
      <text:p text:style-name="P2"/>
      <text:p text:style-name="P2"/>
      <text:p text:style-name="P5">------------------------------------</text:p>
      <text:p text:style-name="P5"><text:span text:style-name="T1">EPILOGO </text:span></text:p>
      <text:p text:style-name="P5">E’ doloroso <text:s/>constatare <text:s/>come categorie di <text:s/>professionisti <text:s/>preparatissimi sui temi della urbanistica, sulla costruzione di infrastrutture <text:s/>e architettura, ma estranei alle discipline delle scienze naturali insistano, ad ogni occasione, nello stilare progetti nei quali, pur <text:s/>coinvolgendo un <text:s/>cospicua porzione degli interventi previsti in un piano profonde azioni sul patrimonio botanico e naturale in genere, trattino <text:s/>la materia botanica con noncurante disinvoltura, convinti che appariscenti ricostruzioni grafiche e aulici voli pindarici su presunti approcci percettivi <text:s/>da parte della collettività sian la risposta alla complessità tecnica e concettuale della manipolazione del mondo vegetale. </text:p>
      <text:p text:style-name="P5"/>
      <text:p text:style-name="P5">Atteggiamento tollerabile nel caso di semplice messa a dimora di qualche individuo di specie ornamentale in un riassetto <text:s text:c="2"/>di viabilità <text:s/>urbana, di aiuole cittadine. Ma, come nel caso specifico, quando il progetto si spinga a prevedere azioni che implichino ricostruzione di manto vegetale simil-naturale su modificazioni di una morfologia o <text:s/>integrazione con lembi di vegetazione naturale <text:s/>preesistente, è necessario un apparato <text:s/>documentario, <text:s/>conoscitivo e progettuale del tutto pari a quello del progetto architettonico.</text:p>
      <text:p text:style-name="P5"/>
      <text:p text:style-name="P5">Son <text:s/>quindi necessari tavoli di lavoro e studi di fattibilità in collaborazione paritetica con esperti delle scienze naturali , già in prima <text:s/>fase di progettazione e non in seguito alla presentazione definitiva del progetto e solo <text:s/>ed esclusivamente su stimolo di proteste di associazioni protezionistiche che abbian rilevato <text:s/>a posteriori incongruenze e criticità del progetto <text:s/>per quanto riguardi lo scenario ambientale. <text:s text:c="4"/></text:p>
      <text:p text:style-name="P6"/>
      <text:p text:style-name="P5">La trattazione dello scenario naturale in un progetto che incida sul patrimonio botanico di un comprensorio, soprattutto se contiguo <text:s/>ad aree protette, come nel caso del delicatissimo litorale di Ostia <text:s/>non si esaurisce, infatti, <text:s text:c="2"/>nella semplice farraginosa e pressoché , se non inutile, assolutamente irrilevante <text:s/>elencazione ai fini progettuali, di leggi e norme <text:s text:c="2"/>per dimostrar di agire in modo compatibile alla struttura dello scenario naturale circostante. </text:p>
      <text:p text:style-name="P5"/>
      <text:p text:style-name="P5">E non si supera il problema con una semplice <text:s/>seppur accattivante rappresentazione grafica di <text:s/>previsti volumi verdi o macchie di colore.</text:p>
      <text:p text:style-name="P5">E neppure affidando, <text:s/>a esperti della materia, sempre a posteriori, a progetto già stilato, relazioni sullo scenario floristico e vegetazionale dell‘area di studio, per tamponare la mancanza di una <text:s/>qualunque <text:s/>integrazione di questo apparato documentario con il dettaglio delle <text:s/>azioni previste a carico di un manto vegetale preesistente . </text:p>
      <text:p text:style-name="P5"/>
      <text:p text:style-name="P5">Non basta contattar la <text:s/>vivaistica, che sta alla botanica, alla scienza della vegetazione, alla ecologia vegetale e biogeografia, come una attività di commercio di animali sta alla zoologia o come uno zoo-safari sta all’ecosistema di savana. </text:p>
      <text:p text:style-name="P5"/>
      <text:p text:style-name="P5">Le competenze vivaistiche e agronomiche <text:s/>non sono assolutamente sufficienti alla ricostituzione di un manto vegetale <text:s/>con caratteri compatibili con lo scenario vegetale naturale circostante. Forniscono indicazioni solo sulle condizioni colturali adatte per consentir alle piante messe a <text:s/>dimora di sopravvivere al meglio all’impianto. <text:s/>La scelta delle specie da utilizzare e la loro collocazione nello spazio d'intervento, è esclusiva competenza della fitogeografia, geobotanica , ecologia vegetale, che si dedicano allo studio delle popolazioni di specie vegetali in condizioni sottoposte a processi e fenomeni del <text:s/>determinismo naturale e, soprattutto <text:s/>alla storia millenaria <text:s/>della colonizzazione del territorio in questione da parte di queste. La citata <text:span text:style-name="T2">Washingtonia</text:span>, ad esempio<text:span text:style-name="T2"><text:s/></text:span>è adattissima alle condizioni ambientali climatiche mediterranee locali, come mostra il suo successo nelle già affermate alberature stradali della città di Ostia, come l’ esperienza agronomica <text:s/>documenterebbe , ma à estranea alla compagine della vegetazione locale perché aliena alla flora del vecchio continente tutto.<text:span text:style-name="T2"><text:s text:c="2"/>Celtis australis</text:span><text:s/>è indigeno in Italia e nel Lazio <text:s/>ed è presente nella campagna romana fin alle ultime scarpate dei sedimenti plio-pleisitocenici di Ponte Galeria, ma <text:s/>è completamente estraneo alla vegetazione retrodunale della fascia costiera, dove potrebbe benissimo dal punto di vista agronomico allignare, ma dove non è affatto presente in natura in base alla storia della sua colonizzazione quaternaria del litorale del delta tiberino. <text:s text:c="2"/>E questo è tema precipuo della fitogeografia e discipline affini (ecologia vegetale , geobotanica, fitosociologia) che studiano il perché e dove le specie vegetali vegetino dove vegetano, in natura. Ecco perché un suo impianto nelle aree previste dal progetto, pur agronomicamente adatto al sito (clima), va considerato una manomissione, uno scompiglio, una minaccia gravissima all’assetto della biodiversità locale. <text:s/></text:p>
      <text:p text:style-name="P5"/>
      <text:p text:style-name="P5">Progetti di intervento sul patrimonio botanico, per la natura di quest’ultimo, comportano la stessa ardua <text:s/>complessità tecnico-scientifica e conoscitiva di un progetto architettonico.</text:p>
      <text:p text:style-name="P5">E richiedono lo stesso rispetto intellettuale. </text:p>
      <text:p text:style-name="P5"/>
      <text:p text:style-name="P5"/>
      <text:p text:style-name="P5">Francesco Spada</text:p>
      <text:p text:style-name="P5"><text:span text:style-name="T1">Membro <text:s/>del Comitato Scientifico della Associazione SIRF - Società Italiana per il Restauro <text:s/>Forestale</text:span><text:span text:style-name="T4">, socio di Italia Nostra Litorale Romano</text:span></text:p>
      <text:p text:style-name="P5"><text:span text:style-name="T1"/></text:p>
      <text:p text:style-name="P5"/>
      <text:p text:style-name="P4"><text:span text:style-name="T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imes" svg:font-family="Times"/>
  </office:font-face-decls>
  <office:styles>
    <style:default-style style:family="paragraph">
      <style:paragraph-properties style:tab-stop-distance="0.5in"/>
      <style:text-properties style:font-name="Times" fo:font-size="12.0p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office:styles>
  <office:automatic-styles>
    <style:page-layout style:name="Standard">
      <style:page-layout-properties fo:page-width="8.5in" fo:page-height="11.0in" style:print-orientation="portrait" fo:margin-top="0.5in" fo:margin-bottom="0.5in" fo:margin-left="1.0in" fo:margin-right="1.0in"/>
    </style:page-layout>
  </office:automatic-styles>
  <office:master-styles>
    <style:master-page style:name="Standard" style:page-layout-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CocoaODFWriter/2575.7</meta:generator>
  </office:meta>
</office:document-meta>
</file>